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2" text:style-name="WW_CharLFO2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 fo:margin-bottom="0in"/>
      <style:text-properties style:font-name="Times New Roman" fo:font-size="12pt" style:font-size-asian="12pt" style:font-size-complex="12pt"/>
    </style:style>
    <style:style style:name="P2" style:parent-style-name="Normal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3" style:parent-style-name="Normal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4" style:parent-style-name="Normal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5" style:parent-style-name="Norma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6" style:parent-style-name="Norma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7" style:parent-style-name="Norma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8" style:parent-style-name="Normal" style:family="paragraph">
      <style:paragraph-properties fo:text-align="justify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9" style:parent-style-name="Norma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10" style:parent-style-name="ListParagraph" style:list-style-name="LFO3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11" style:parent-style-name="ListParagraph" style:list-style-name="LFO3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12" style:parent-style-name="ListParagraph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13" style:parent-style-name="ListParagraph" style:list-style-name="LFO3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14" style:parent-style-name="ListParagraph" style:list-style-name="LFO3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15" style:parent-style-name="ListParagraph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16" style:parent-style-name="ListParagraph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17" style:parent-style-name="ListParagraph" style:list-style-name="LFO3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18" style:parent-style-name="ListParagraph" style:list-style-name="LFO3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19" style:parent-style-name="ListParagraph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0" style:parent-style-name="ListParagraph" style:list-style-name="LFO3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1" style:parent-style-name="ListParagraph" style:list-style-name="LFO3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2" style:parent-style-name="ListParagraph" style:list-style-name="LFO3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3" style:parent-style-name="ListParagraph" style:list-style-name="LFO3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4" style:parent-style-name="ListParagraph" style:list-style-name="LFO3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5" style:parent-style-name="ListParagraph" style:list-style-name="LFO3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6" style:parent-style-name="ListParagraph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7" style:parent-style-name="ListParagraph" style:list-style-name="LFO3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8" style:parent-style-name="ListParagraph" style:list-style-name="LFO3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9" style:parent-style-name="ListParagraph" style:list-style-name="LFO3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30" style:parent-style-name="ListParagraph" style:list-style-name="LFO3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31" style:parent-style-name="ListParagraph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32" style:parent-style-name="ListParagraph" style:list-style-name="LFO3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33" style:parent-style-name="ListParagraph" style:list-style-name="LFO3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34" style:parent-style-name="ListParagraph" style:list-style-name="LFO3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35" style:parent-style-name="ListParagraph" style:list-style-name="LFO3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36" style:parent-style-name="Norma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37" style:parent-style-name="Norma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38" style:parent-style-name="Norma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39" style:parent-style-name="Normal" style:family="paragraph">
      <style:paragraph-properties fo:text-align="justify"/>
    </style:style>
    <style:style style:name="T40" style:parent-style-name="Zadanifontodlomka" style:family="text">
      <style:text-properties style:font-name="Times New Roman" fo:font-size="12pt" style:font-size-asian="12pt" style:font-size-complex="12pt"/>
    </style:style>
    <style:style style:name="T41" style:parent-style-name="Zadanifontodlomka" style:family="text">
      <style:text-properties style:font-name="Times New Roman" fo:font-size="12pt" style:font-size-asian="12pt" style:font-size-complex="12pt"/>
    </style:style>
    <style:style style:name="T42" style:parent-style-name="Zadanifontodlomka" style:family="text">
      <style:text-properties style:font-name="Times New Roman" fo:font-size="12pt" style:font-size-asian="12pt" style:font-size-complex="12pt"/>
    </style:style>
    <style:style style:name="T43" style:parent-style-name="Zadanifontodlomka" style:family="text">
      <style:text-properties style:font-name="Times New Roman" fo:font-size="12pt" style:font-size-asian="12pt" style:font-size-complex="12pt"/>
    </style:style>
    <style:style style:name="T44" style:parent-style-name="Zadanifontodlomka" style:family="text">
      <style:text-properties style:font-name="Times New Roman" fo:font-size="12pt" style:font-size-asian="12pt" style:font-size-complex="12pt"/>
    </style:style>
    <style:style style:name="T45" style:parent-style-name="Zadanifontodlomka" style:family="text">
      <style:text-properties style:font-name="Times New Roman" fo:font-size="12pt" style:font-size-asian="12pt" style:font-size-complex="12pt"/>
    </style:style>
    <style:style style:name="T46" style:parent-style-name="Zadanifontodlomka" style:family="text">
      <style:text-properties style:font-name="Times New Roman" fo:font-size="12pt" style:font-size-asian="12pt" style:font-size-complex="12pt"/>
    </style:style>
  </office:automatic-styles>
  <office:body>
    <office:text text:use-soft-page-breaks="true">
      <text:p text:style-name="P1">REPUBLIKA HRVATSKA</text:p>
      <text:p text:style-name="P2">SPLITSKO-DALMATINSKA ŽUPANIJA</text:p>
      <text:p text:style-name="P3">OPĆINA SEGET</text:p>
      <text:p text:style-name="P4">JEDINSTVENI UPRAVNI ODJEL</text:p>
      <text:p text:style-name="P5"/>
      <text:p text:style-name="P6"/>
      <text:p text:style-name="P7"/>
      <text:p text:style-name="P8">Rezultati Javnog poziva o dodjeli financijskih sredstava Općine Seget za financiranje javnih potreba u 2026. godini</text:p>
      <text:p text:style-name="P9"/>
      <text:list text:style-name="LFO3" text:continue-numbering="true">
        <text:list-item>
          <text:p text:style-name="P10">Udruga osoba s invaliditetom TOMS<text:s/><text:tab/><text:tab/><text:tab/>22.181,00 EUR</text:p>
        </text:list-item>
        <text:list-item>
          <text:p text:style-name="P11">Udruga roditelja djece i osoba s invaliditetom<text:s/></text:p>
        </text:list-item>
      </text:list>
      <text:p text:style-name="P12">„SRITNA DICA- SRITNI LJUDI“<text:tab/><text:tab/><text:tab/><text:tab/>20.919,00 EUR</text:p>
      <text:list text:style-name="LFO3" text:continue-numbering="true">
        <text:list-item>
          <text:p text:style-name="P13">Stolnoteniski klub „Seget“<text:tab/><text:tab/><text:tab/><text:tab/><text:tab/>15.500,00 EUR</text:p>
        </text:list-item>
        <text:list-item>
          <text:p text:style-name="P14">Udruga dragovoljaca i veterana Domovinskog rata</text:p>
        </text:list-item>
      </text:list>
      <text:p text:style-name="P15">RH Splitsko-dalmatinske županije, ogranak grada<text:s/></text:p>
      <text:p text:style-name="P16">Trogira, općine Marina, Seget i Okrug<text:tab/><text:tab/><text:tab/>7.400,00 EUR</text:p>
      <text:list text:style-name="LFO3" text:continue-numbering="true">
        <text:list-item>
          <text:p text:style-name="P17">Udruga umirovljenika i starijih osoba Segeta<text:tab/><text:tab/>5.000,00 EUR</text:p>
        </text:list-item>
        <text:list-item>
          <text:p text:style-name="P18">Udruga dragovoljaca i veterana Domovinskog rata</text:p>
        </text:list-item>
      </text:list>
      <text:p text:style-name="P19">RH – podružnica SDŽ<text:tab/><text:tab/><text:tab/><text:tab/><text:tab/>3.000,00 EUR</text:p>
      <text:list text:style-name="LFO3" text:continue-numbering="true">
        <text:list-item>
          <text:p text:style-name="P20">Malonogometni klub Hrvatski dragovoljac<text:tab/><text:tab/><text:tab/>3.000,00 EUR</text:p>
        </text:list-item>
        <text:list-item>
          <text:p text:style-name="P21">Hrvatska lovačka udruga „KUNA“<text:tab/><text:tab/><text:tab/><text:tab/>3.000,00 EUR</text:p>
        </text:list-item>
        <text:list-item>
          <text:p text:style-name="P22">Udruga veterana Domovinskog rata „Brodotrogir“<text:tab/><text:tab/>3.000,00 EUR</text:p>
        </text:list-item>
        <text:list-item>
          <text:p text:style-name="P23">Udruga za sport i rekreaciju „Underground Black Gym“<text:tab/>2.000,00 EUR</text:p>
        </text:list-item>
        <text:list-item>
          <text:p text:style-name="P24">Auto klub Trogir<text:tab/><text:tab/><text:tab/><text:tab/><text:tab/><text:tab/>2.000,00 EUR</text:p>
        </text:list-item>
        <text:list-item>
          <text:p text:style-name="P25">Udruga Hrvatskih vojnih invalida</text:p>
        </text:list-item>
      </text:list>
      <text:p text:style-name="P26">Domovinskog rata Trogir<text:tab/><text:tab/><text:tab/><text:tab/><text:tab/>2.000,00 EUR</text:p>
      <text:list text:style-name="LFO3" text:continue-numbering="true">
        <text:list-item>
          <text:p text:style-name="P27">Udruga veterana specijalne policije „BATT“ Split<text:tab/><text:tab/>2.000,00 EUR</text:p>
        </text:list-item>
        <text:list-item>
          <text:p text:style-name="P28">Paraodbojkaški klub Split<text:tab/><text:tab/><text:tab/><text:tab/><text:tab/>1.000,00 EUR</text:p>
        </text:list-item>
        <text:list-item>
          <text:p text:style-name="P29">Udruga navijača Hajduka sudionika Domovinskog rata<text:tab/>1.000,00 EUR</text:p>
        </text:list-item>
        <text:list-item>
          <text:p text:style-name="P30">Udruga Hrvatsko društvo logoraša srpskih<text:s/></text:p>
        </text:list-item>
      </text:list>
      <text:p text:style-name="P31">koncentracijskih logora – podružnica SDŽ<text:tab/><text:tab/><text:tab/>1.000,00 EUR</text:p>
      <text:list text:style-name="LFO3" text:continue-numbering="true">
        <text:list-item>
          <text:p text:style-name="P32">Udruga dijabetičko društvo Trogir<text:tab/><text:tab/><text:tab/><text:tab/>1.000,00 EUR</text:p>
        </text:list-item>
        <text:list-item>
          <text:p text:style-name="P33">Udruga Vrime je za Seget!<text:tab/><text:tab/><text:tab/><text:tab/><text:tab/>1.000,00 EUR</text:p>
        </text:list-item>
        <text:list-item>
          <text:p text:style-name="P34">Nogometni klub Slaven Trogir 1985 – veterani<text:tab/><text:tab/>1.000,00 EUR</text:p>
        </text:list-item>
        <text:list-item>
          <text:p text:style-name="P35">Udruga Ogranak matice Hrvatske u Trogiru<text:tab/><text:tab/><text:tab/>1.000,00 EUR</text:p>
        </text:list-item>
      </text:list>
      <text:p text:style-name="P36"/>
      <text:p text:style-name="P37"/>
      <text:p text:style-name="P38"/>
      <text:p text:style-name="P39"><text:span text:style-name="T40"><text:tab/></text:span><text:span text:style-name="T41"><text:tab/></text:span><text:span text:style-name="T42"><text:tab/></text:span><text:span text:style-name="T43"><text:tab/></text:span><text:span text:style-name="T44"><text:tab/></text:span><text:span text:style-name="T45"><text:tab/></text:span><text:span text:style-name="T46"><text:tab/><text:s text:c="11"/>JEDINSTVENI UPRAVNI ODJEL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Zadanifontodlomka" style:display-name="Zadani font odlomka" style:family="text"/>
    <style:style style:name="Odlomakpopisa" style:display-name="Odlomak popis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Zaglavlje" style:display-name="Zaglavlje" style:family="paragraph" style:parent-style-name="Normal">
      <style:paragraph-properties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Zadanifontodlomka"/>
    <style:style style:name="Podnožje" style:display-name="Podnožje" style:family="paragraph" style:parent-style-name="Normal">
      <style:paragraph-properties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Zadanifontodlomka"/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Times New Roman" style:font-name-asian="Calibri" style:font-name-complex="Times New Roman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2" text:style-name="WW_CharLFO2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Milena</meta:initial-creator>
    <dc:creator>Korisnik 10</dc:creator>
    <meta:creation-date>2026-07-28T10:26:00Z</meta:creation-date>
    <dc:date>2026-07-28T10:44:00Z</dc:date>
    <meta:print-date>2026-07-28T10:43:00Z</meta:print-date>
    <meta:template xlink:href="Normal" xlink:type="simple"/>
    <meta:editing-cycles>3</meta:editing-cycles>
    <meta:editing-duration>PT660S</meta:editing-duration>
    <meta:document-statistic meta:page-count="1" meta:paragraph-count="3" meta:word-count="231" meta:character-count="1549" meta:row-count="11" meta:non-whitespace-character-count="1321"/>
  </office:meta>
</office:document-meta>
</file>